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4">
      <text:list-level-style-number text:level="1" style:num-suffix="." style:num-list-format-name="NLF0" style:num-format="1" text:start-value="3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6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7">
      <text:list-level-style-bullet text:level="1" text:style-name="WW_CharLFO7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7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7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7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7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7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7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9">
      <text:list-level-style-bullet text:level="1" text:style-name="WW_CharLFO9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9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9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9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9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9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9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10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1">
      <text:list-level-style-number text:level="1" style:num-suffix="." style:num-list-format-name="NLF0" style:num-format="1" text:start-value="6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3">
      <text:list-level-style-number text:level="1" style:num-suffix="." style:num-list-format-name="NLF0" style:num-format="1" text:start-value="2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4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5">
      <text:list-level-style-bullet text:level="1" text:style-name="WW_CharLFO15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15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15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15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15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15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15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15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15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16">
      <text:list-level-style-number text:level="1" style:num-suffix="." style:num-list-format-name="NLF0" style:num-format="1" text:start-value="7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7">
      <text:list-level-style-number text:level="1" style:num-suffix="." style:num-list-format-name="NLF0" style:num-format="1" text:start-value="8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9">
      <text:list-level-style-number text:level="1" style:num-suffix="." style:num-list-format-name="NLF0" style:num-format="1" text:start-value="3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0">
      <text:list-level-style-number text:level="1" style:num-suffix="." style:num-list-format-name="NLF0" style:num-format="1" text:start-value="4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1">
      <text:list-level-style-number text:level="1" style:num-suffix="." style:num-list-format-name="NLF0" style:num-format="1" text:start-value="6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3">
      <text:list-level-style-bullet text:level="1" text:style-name="WW_CharLFO23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2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24">
      <text:list-level-style-number text:level="1" style:num-suffix="." style:num-list-format-name="NLF0" style:num-format="1" text:start-value="4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6">
      <text:list-level-style-bullet text:level="1" text:style-name="WW_CharLFO26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26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6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6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6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6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6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6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6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27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style:style style:name="P1" style:parent-style-name="Nagłówek1" style:master-page-name="MP0" style:family="paragraph">
      <style:paragraph-properties fo:break-before="page"/>
      <style:text-properties style:font-name="Calibri" style:font-name-complex="Calibri" fo:font-size="14pt" style:font-size-asian="14pt" style:font-size-complex="14pt"/>
    </style:style>
    <style:style style:name="P2" style:parent-style-name="Nagłówek2" style:family="paragraph">
      <style:text-properties style:font-name="Calibri" style:font-name-complex="Calibri" fo:font-size="14pt" style:font-size-asian="14pt" style:font-size-complex="14pt"/>
    </style:style>
    <style:style style:name="P3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4" style:parent-style-name="Nagłówek2" style:family="paragraph">
      <style:text-properties style:font-name="Calibri" style:font-name-complex="Calibri" fo:font-size="14pt" style:font-size-asian="14pt" style:font-size-complex="14pt"/>
    </style:style>
    <style:style style:name="P5" style:parent-style-name="Textbody" style:family="paragraph">
      <style:paragraph-properties fo:margin-bottom="0in"/>
    </style:style>
    <style:style style:name="T6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7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8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9" style:parent-style-name="Domyślnaczcionkaakapitu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10" style:parent-style-name="StrongEmphasis" style:family="text">
      <style:text-properties style:font-name="Calibri" style:font-name-complex="Calibri" fo:font-weight="normal" style:font-weight-asian="normal" style:font-weight-complex="normal" fo:font-size="14pt" style:font-size-asian="14pt" style:font-size-complex="14pt"/>
    </style:style>
    <style:style style:name="T11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12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13" style:parent-style-name="Textbody" style:family="paragraph">
      <style:paragraph-properties fo:margin-bottom="0in"/>
    </style:style>
    <style:style style:name="T14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5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16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17" style:parent-style-name="Textbody" style:family="paragraph">
      <style:paragraph-properties fo:margin-bottom="0in"/>
    </style:style>
    <style:style style:name="T18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9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20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2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22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23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24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25" style:parent-style-name="Textbody" style:family="paragraph">
      <style:paragraph-properties fo:margin-bottom="0in"/>
    </style:style>
    <style:style style:name="T26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27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28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29" style:parent-style-name="Domyślnaczcionkaakapitu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30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31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32" style:parent-style-name="Textbody" style:family="paragraph"/>
    <style:style style:name="T33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34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35" style:parent-style-name="Domyślnaczcionkaakapitu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36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37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38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3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4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4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42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43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44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45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46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47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48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4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5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5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52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53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54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55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56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57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58" style:parent-style-name="Textbody" style:family="paragraph">
      <style:paragraph-properties fo:margin-bottom="0in"/>
    </style:style>
    <style:style style:name="T59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60" style:parent-style-name="StrongEmphasis" style:family="text">
      <style:text-properties style:font-name="Calibri" style:font-name-complex="Calibri" fo:font-weight="normal" style:font-weight-asian="normal" fo:font-size="14pt" style:font-size-asian="14pt" style:font-size-complex="14pt"/>
    </style:style>
    <style:style style:name="T61" style:parent-style-name="Domyślnaczcionkaakapitu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P62" style:parent-style-name="Textbody" style:family="paragraph">
      <style:paragraph-properties fo:margin-bottom="0in"/>
    </style:style>
    <style:style style:name="T63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64" style:parent-style-name="Domyślnaczcionkaakapitu" style:family="text"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65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66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67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68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6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7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7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72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73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74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75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76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77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78" style:parent-style-name="Textbody" style:family="paragraph">
      <style:paragraph-properties fo:margin-bottom="0in"/>
    </style:style>
    <style:style style:name="T79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80" style:parent-style-name="Domyślnaczcionkaakapitu" style:family="text">
      <style:text-properties style:font-name="Calibri" style:font-name-complex="Calibri" fo:color="#FF0000" fo:font-size="14pt" style:font-size-asian="14pt" style:font-size-complex="14pt"/>
    </style:style>
    <style:style style:name="T81" style:parent-style-name="Hiperłącze" style:family="text">
      <style:text-properties style:font-name="Calibri" style:font-name-complex="Calibri" fo:font-size="14pt" style:font-size-asian="14pt" style:font-size-complex="14pt"/>
    </style:style>
    <style:style style:name="T82" style:parent-style-name="Domyślnaczcionkaakapitu" style:family="text">
      <style:text-properties style:font-name="Calibri" style:font-name-complex="Calibri" fo:color="#FF0000" fo:font-size="14pt" style:font-size-asian="14pt" style:font-size-complex="14pt"/>
    </style:style>
    <style:style style:name="T83" style:parent-style-name="Domyślnaczcionkaakapitu" style:family="text">
      <style:text-properties style:font-name="Calibri" style:font-name-complex="Calibri" fo:color="#000000" fo:font-size="14pt" style:font-size-asian="14pt" style:font-size-complex="14pt"/>
    </style:style>
    <style:style style:name="T84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P85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86" style:parent-style-name="Textbody" style:family="paragraph">
      <style:paragraph-properties fo:margin-bottom="0in"/>
    </style:style>
    <style:style style:name="T87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88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P8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90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91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92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93" style:parent-style-name="Textbody" style:family="paragraph"/>
    <style:style style:name="T94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95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96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97" style:parent-style-name="Nagłówek2" style:family="paragraph">
      <style:text-properties style:font-name="Calibri" style:font-name-complex="Calibri" fo:font-size="14pt" style:font-size-asian="14pt" style:font-size-complex="14pt"/>
    </style:style>
    <style:style style:name="P98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9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00" style:parent-style-name="Textbody" style:family="paragraph"/>
    <style:style style:name="T101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02" style:parent-style-name="StrongEmphasis" style:family="text">
      <style:text-properties style:font-name="Calibri" style:font-name-complex="Calibri" fo:font-weight="normal" style:font-weight-asian="normal" fo:font-size="14pt" style:font-size-asian="14pt" style:font-size-complex="14pt"/>
    </style:style>
    <style:style style:name="T103" style:parent-style-name="Domyślnaczcionkaakapitu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P104" style:parent-style-name="Nagłówek2" style:family="paragraph">
      <style:text-properties style:font-name="Calibri" style:font-name-complex="Calibri" fo:font-size="14pt" style:font-size-asian="14pt" style:font-size-complex="14pt"/>
    </style:style>
    <style:style style:name="P105" style:parent-style-name="Textbody" style:family="paragraph">
      <style:paragraph-properties fo:margin-bottom="0in"/>
    </style:style>
    <style:style style:name="T106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07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108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109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1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1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12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13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14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15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16" style:parent-style-name="Textbody" style:family="paragraph"/>
    <style:style style:name="T117" style:parent-style-name="Domyślnaczcionkaakapitu" style:family="text">
      <style:text-properties style:font-name="Calibri" style:font-name-complex="Calibri" fo:color="#000000" fo:font-size="14pt" style:font-size-asian="14pt" style:font-size-complex="14pt"/>
    </style:style>
    <style:style style:name="T118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P11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2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21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22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123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124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25" style:parent-style-name="Textbody" style:family="paragraph"/>
    <style:style style:name="T126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27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P128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T129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30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P13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32" style:parent-style-name="Textbody" style:family="paragraph"/>
    <style:style style:name="T133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T134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T135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T136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4pt" style:font-size-asian="14pt" style:font-size-complex="14pt"/>
    </style:style>
    <style:style style:name="P137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38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139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14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41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42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43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44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45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46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147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148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49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50" style:parent-style-name="Textbody" style:family="paragraph">
      <style:paragraph-properties fo:margin-bottom="0in"/>
    </style:style>
    <style:style style:name="T151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52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153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P154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55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56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57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58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59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60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61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62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163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P164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65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66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67" style:parent-style-name="Textbody" style:family="paragraph">
      <style:paragraph-properties fo:margin-bottom="0in"/>
      <style:text-properties style:font-name="Calibri" style:font-name-complex="Calibri" fo:font-size="14pt" style:font-size-asian="14pt" style:font-size-complex="14pt"/>
    </style:style>
    <style:style style:name="P168" style:parent-style-name="Textbody" style:family="paragraph">
      <style:text-properties style:font-name="Calibri" style:font-name-complex="Calibri" fo:font-size="14pt" style:font-size-asian="14pt" style:font-size-complex="14pt"/>
    </style:style>
    <style:style style:name="P169" style:parent-style-name="HorizontalLine" style:family="paragraph">
      <style:text-properties style:font-name="Calibri" style:font-name-complex="Calibri" fo:font-size="14pt" style:font-size-asian="14pt" style:font-size-complex="14pt"/>
    </style:style>
    <style:style style:name="P170" style:parent-style-name="Nagłówek1" style:family="paragraph">
      <style:text-properties style:font-name="Calibri" style:font-name-complex="Calibri" fo:font-size="14pt" style:font-size-asian="14pt" style:font-size-complex="14pt"/>
    </style:style>
    <style:style style:name="T171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172" style:parent-style-name="Domyślnaczcionkaakapitu" style:family="text">
      <style:text-properties style:font-name="Calibri" style:font-name-complex="Calibri" fo:font-size="14pt" style:font-size-asian="14pt" style:font-size-complex="14pt"/>
    </style:style>
    <style:style style:name="T173" style:parent-style-name="StrongEmphasis" style:family="text">
      <style:text-properties style:font-name="Calibri" style:font-name-complex="Calibri" fo:font-size="14pt" style:font-size-asian="14pt" style:font-size-complex="14pt"/>
    </style:style>
    <style:style style:name="T174" style:parent-style-name="Domyślnaczcionkaakapitu" style:family="text">
      <style:text-properties style:font-name="Calibri" style:font-name-complex="Calibri" fo:font-size="14pt" style:font-size-asian="14pt" style:font-size-complex="14pt"/>
    </style:style>
  </office:automatic-styles>
  <office:body>
    <office:text text:use-soft-page-breaks="true">
      <text:h text:style-name="P1" text:outline-level="1">REGULAMIN KONKURSU SZTUK PLASTYCZNYCH</text:h>
      <text:h text:style-name="P2" text:outline-level="2">„Kazimierz Pułaski – bohater obu<text:s/>narodów”</text:h>
      <text:p text:style-name="P3"/>
      <text:h text:style-name="P4" text:outline-level="2">§ 1. Postanowienia ogólne</text:h>
      <text:list text:style-name="LFO1" text:continue-numbering="true">
        <text:list-item>
          <text:p text:style-name="P5"><text:span text:style-name="T6">Niniejszy Regulamin określa zasady organizacji i uczestnictwa w Konkursie Sztuk Plastycznych pt.<text:s/></text:span><text:span text:style-name="T7">„Kazimierz Pułaski – bohater</text:span><text:span text:style-name="T8"><text:s/></text:span><text:span text:style-name="T9">obu</text:span><text:span text:style-name="T10"><text:s/></text:span><text:span text:style-name="T11">narodów”</text:span><text:span text:style-name="T12">, zwanym dalej „Konkursem”.</text:span></text:p>
        </text:list-item>
        <text:list-item>
          <text:p text:style-name="P13"><text:span text:style-name="T14">Organizatorem Konkursu jest<text:s/></text:span><text:span text:style-name="T15">Uniwersytet Jana Długosza w Częstochowie</text:span><text:span text:style-name="T16">, zwany dalej „Organizatorem”.</text:span></text:p>
        </text:list-item>
        <text:list-item>
          <text:p text:style-name="P17"><text:span text:style-name="T18">Konkurs ma formę<text:s/></text:span><text:span text:style-name="T19">Open Call</text:span><text:span text:style-name="T20"><text:s/>skierowanego do studentek i studentów kierunków prowadzonych na Uniwersytecie Jana Długosza w Częstochowie.</text:span></text:p>
        </text:list-item>
        <text:list-item>
          <text:p text:style-name="P21">Celem Konkursu jest stworzenie autorskich wypowiedzi artystycznych inspirowanych postacią Kazimierza Pułaskiego oraz ideą wolności, dialogu kultur i wspólnoty wartości.</text:p>
        </text:list-item>
        <text:list-item>
          <text:p text:style-name="P22">Udział w Konkursie jest dobrowolny i nieodpłatny.</text:p>
        </text:list-item>
      </text:list>
      <text:p text:style-name="P23"/>
      <text:h text:style-name="P24" text:outline-level="1">§ 2. Założenia merytoryczne</text:h>
      <text:list text:style-name="LFO2" text:continue-numbering="true">
        <text:list-item>
          <text:p text:style-name="P25"><text:span text:style-name="T26">Tematem Konkursu jest artystyczna interpretacja hasła<text:s/></text:span><text:span text:style-name="T27">„Kazimierz Pułaski – bohater</text:span><text:span text:style-name="T28"><text:s/></text:span><text:span text:style-name="T29">obu</text:span><text:span text:style-name="T30"><text:s/>narodów”</text:span><text:span text:style-name="T31">.</text:span></text:p>
        </text:list-item>
        <text:list-item>
          <text:p text:style-name="P32"><text:span text:style-name="T33">Sformułowanie<text:s/></text:span><text:span text:style-name="T34">„bohater<text:s/></text:span><text:span text:style-name="T35">obu</text:span><text:span text:style-name="T36"><text:s/>narodów”</text:span><text:span text:style-name="T37"><text:s/>stanowi punkt wyjścia do refleksji nad:</text:span></text:p>
        </text:list-item>
      </text:list>
      <text:list text:style-name="LFO3" text:continue-numbering="true">
        <text:list-item>
          <text:p text:style-name="P38">podwójną tożsamością,</text:p>
        </text:list-item>
        <text:list-item>
          <text:p text:style-name="P39">dialogiem kultur,</text:p>
        </text:list-item>
        <text:list-item>
          <text:p text:style-name="P40">nawarstwianiem pamięci,</text:p>
        </text:list-item>
        <text:list-item>
          <text:p text:style-name="P41">rozszczepieniem narracji,</text:p>
        </text:list-item>
        <text:list-item>
          <text:p text:style-name="P42">wolnością jako wartością uniwersalną.</text:p>
        </text:list-item>
      </text:list>
      <text:list text:style-name="LFO4" text:continue-numbering="true">
        <text:list-item>
          <text:p text:style-name="P43">Organizator nie oczekuje ilustracyjnego przedstawienia postaci Kazimierza Pułaskiego.</text:p>
        </text:list-item>
        <text:list-item>
          <text:p text:style-name="P44">Oceniana będzie przede wszystkim:</text:p>
        </text:list-item>
      </text:list>
      <text:list text:style-name="LFO5" text:continue-numbering="true">
        <text:list-item>
          <text:p text:style-name="P45">autorska interpretacja tematu,</text:p>
        </text:list-item>
        <text:list-item>
          <text:p text:style-name="P46">oryginalność koncepcji,</text:p>
        </text:list-item>
        <text:list-item>
          <text:p text:style-name="P47">poziom artystyczny realizacji.</text:p>
        </text:list-item>
      </text:list>
      <text:soft-page-break/>
      <text:list text:style-name="LFO6" text:continue-numbering="true">
        <text:list-item>
          <text:p text:style-name="P48">Inspiracją mogą być w szczególności:</text:p>
        </text:list-item>
      </text:list>
      <text:list text:style-name="LFO7" text:continue-numbering="true">
        <text:list-item>
          <text:p text:style-name="P49">dualizm,</text:p>
        </text:list-item>
        <text:list-item>
          <text:p text:style-name="P50">przenikanie kultur,</text:p>
        </text:list-item>
        <text:list-item>
          <text:p text:style-name="P51">pamięć,</text:p>
        </text:list-item>
        <text:list-item>
          <text:p text:style-name="P52">ślad,</text:p>
        </text:list-item>
        <text:list-item>
          <text:p text:style-name="P53">relacja jednostki i wspólnoty,</text:p>
        </text:list-item>
        <text:list-item>
          <text:p text:style-name="P54">doświadczenie wolności,</text:p>
        </text:list-item>
        <text:list-item>
          <text:p text:style-name="P55">współczesne rozumienie bohaterstwa.</text:p>
        </text:list-item>
      </text:list>
      <text:p text:style-name="P56"/>
      <text:h text:style-name="P57" text:outline-level="1">§ 3. Warunki uczestnictwa</text:h>
      <text:list text:style-name="LFO8" text:continue-numbering="true">
        <text:list-item>
          <text:p text:style-name="P58"><text:span text:style-name="T59">Każdy uczestnik może zgłosić<text:s/></text:span><text:span text:style-name="T60">jedną pracę</text:span><text:span text:style-name="T61">.</text:span></text:p>
        </text:list-item>
        <text:list-item>
          <text:p text:style-name="P62"><text:span text:style-name="T63">Zgłoszona praca musi być własną twórczością uczestnika<text:s/></text:span><text:span text:style-name="T64"><text:s/></text:span><text:span text:style-name="T65">oraz nie może naruszać praw osób trzecich.</text:span></text:p>
        </text:list-item>
        <text:list-item>
          <text:p text:style-name="P66">Dopuszczalne media:</text:p>
        </text:list-item>
      </text:list>
      <text:list text:style-name="LFO9" text:continue-numbering="true">
        <text:list-item>
          <text:p text:style-name="P67">malarstwo,</text:p>
        </text:list-item>
        <text:list-item>
          <text:p text:style-name="P68">rysunek,</text:p>
        </text:list-item>
        <text:list-item>
          <text:p text:style-name="P69">grafika warsztatowa,</text:p>
        </text:list-item>
        <text:list-item>
          <text:p text:style-name="P70">grafika cyfrowa,</text:p>
        </text:list-item>
        <text:list-item>
          <text:p text:style-name="P71">fotografia artystyczna,</text:p>
        </text:list-item>
        <text:list-item>
          <text:p text:style-name="P72">obiekt,</text:p>
        </text:list-item>
        <text:list-item>
          <text:p text:style-name="P73">instalacja,</text:p>
        </text:list-item>
        <text:list-item>
          <text:p text:style-name="P74">techniki mieszane.</text:p>
        </text:list-item>
      </text:list>
      <text:p text:style-name="P75">Maksymalny format pracy:</text:p>
      <text:p text:style-name="P76">150 cm dłuższy bok</text:p>
      <text:list text:style-name="LFO10" text:continue-numbering="true">
        <text:list-item>
          <text:p text:style-name="P77">Termin składania prac: 09.10.2026 r.</text:p>
        </text:list-item>
      </text:list>
      <text:list text:style-name="LFO11" text:continue-numbering="true">
        <text:list-item>
          <text:p text:style-name="P78"><text:span text:style-name="T79">W pierwszym etapie uczestnicy zobowiązani są do przesłania drogą elektroniczną zgłoszenia pracy konkursowej wraz z wypełnioną kartą zgłoszenia, stanowiącą załącznik nr 1 do niniejszego Regulaminu, na adres e-mail:</text:span><text:span text:style-name="T80"><text:s/></text:span><text:a xlink:href="mailto:konkursplastyczny@ujd.edu.pl" office:target-frame-name="_top" xlink:show="replace"><text:span text:style-name="T81">konkursplastyczny@ujd.edu.pl</text:span></text:a><text:span text:style-name="T82"><text:s/></text:span><text:span text:style-name="T83">do <text:s/></text:span><text:span text:style-name="T84">07.10.2026 r.</text:span></text:p>
        </text:list-item>
        <text:list-item>
          <text:p text:style-name="P85">Na podstawie przesłanych zgłoszeń oraz dokumentacji prac Komisja Konkursu dokona wstępnej selekcji prac i zakwalifikuje wybrane prace do drugiego etapu konkursu.</text:p>
        </text:list-item>
        <text:list-item>
          <text:p text:style-name="P86"><text:span text:style-name="T87">Uczestnicy zakwalifikowani do drugiego etapu zobowiązani są do dostarczenia oryginałów prac konkursowych wraz z wymaganymi dokumentami do Biura Katedry Malarstwa sala. 123 mieszczącego się w budynku przy ul. Waszyngtona 4/8 w Częstochowie, w terminie do<text:s/></text:span><text:span text:style-name="T88">dnia 15.10.2026 r.</text:span></text:p>
        </text:list-item>
        <text:list-item>
          <text:p text:style-name="P89">Organizator nie odpowiada za uszkodzenia prac powstałe podczas transportu.</text:p>
        </text:list-item>
        <text:list-item>
          <text:p text:style-name="P90">Prace niespełniające wymogów Regulaminu nie będą podlegały ocenie.</text:p>
        </text:list-item>
      </text:list>
      <text:p text:style-name="P91"/>
      <text:h text:style-name="P92" text:outline-level="1">§ 4. Przebieg Konkursu</text:h>
      <text:list text:style-name="LFO12" text:continue-numbering="true">
        <text:list-item>
          <text:p text:style-name="P93"><text:span text:style-name="T94">Konkurs ma charakter<text:s/></text:span><text:span text:style-name="T95">dwuetapowy</text:span><text:span text:style-name="T96">.</text:span></text:p>
        </text:list-item>
      </text:list>
      <text:h text:style-name="P97" text:outline-level="2">Etap I</text:h>
      <text:list text:style-name="LFO13" text:continue-numbering="true">
        <text:list-item>
          <text:p text:style-name="P98">Komisja Konkursowa dokonuje oceny wszystkich zgłoszonych prac.</text:p>
        </text:list-item>
        <text:list-item>
          <text:p text:style-name="P99">Na podstawie oceny Komisja kwalifikuje wybrane prace do udziału w wystawie pokonkursowej.</text:p>
        </text:list-item>
        <text:list-item>
          <text:p text:style-name="P100"><text:span text:style-name="T101">Zakwalifikowane prace zostaną zaprezentowane w<text:s/></text:span><text:span text:style-name="T102">Galerii Uniwersytetu Jana Długosza w Częstochowie</text:span><text:span text:style-name="T103">.</text:span></text:p>
        </text:list-item>
      </text:list>
      <text:h text:style-name="P104" text:outline-level="2">Etap II</text:h>
      <text:list text:style-name="LFO14" text:continue-numbering="true">
        <text:list-item>
          <text:p text:style-name="P105"><text:span text:style-name="T106">Spośród prac prezentowanych na wystawie Komisja Konkursowa wraz z<text:s/></text:span><text:span text:style-name="T107">Rektorem Uniwersytetu Jana Długosza w Częstochowie</text:span><text:span text:style-name="T108"><text:s/>dokonuje wyboru laureatów Konkursu.</text:span></text:p>
        </text:list-item>
        <text:list-item>
          <text:p text:style-name="P109">Komisja dokonuje oceny prac według następujących kryteriów:</text:p>
        </text:list-item>
      </text:list>
      <text:list text:style-name="LFO15" text:continue-numbering="true">
        <text:list-item>
          <text:p text:style-name="P110">zgodność z ideą Konkursu,</text:p>
        </text:list-item>
        <text:list-item>
          <text:p text:style-name="P111">oryginalność interpretacji,</text:p>
        </text:list-item>
        <text:list-item>
          <text:p text:style-name="P112">poziom artystyczny,</text:p>
        </text:list-item>
        <text:list-item>
          <text:p text:style-name="P113">świadome wykorzystanie środków plastycznych,</text:p>
        </text:list-item>
        <text:list-item>
          <text:p text:style-name="P114">spójność koncepcji,</text:p>
        </text:list-item>
        <text:list-item>
          <text:p text:style-name="P115">walory ekspozycyjne.</text:p>
        </text:list-item>
      </text:list>
      <text:list text:style-name="LFO16" text:continue-numbering="true">
        <text:list-item>
          <text:p text:style-name="P116"><text:span text:style-name="T117">Ogłoszenie wyników nastąpi:<text:s/></text:span><text:span text:style-name="T118">19.10.2026 r.</text:span></text:p>
        </text:list-item>
      </text:list>
      <text:list text:style-name="LFO17" text:continue-numbering="true">
        <text:list-item>
          <text:p text:style-name="P119">Decyzje Komisji Konkursowej są ostateczne i nie przysługuje od nich odwołanie.</text:p>
        </text:list-item>
        <text:list-item>
          <text:p text:style-name="P120">Z posiedzenia Komisji sporządza się protokół.</text:p>
        </text:list-item>
        <text:list-item>
          <text:p text:style-name="P121">Organizator zastrzega sobie prawo do nieprzyznania wszystkich nagród, jeżeli poziom artystyczny prac okaże się niewystarczający.</text:p>
        </text:list-item>
      </text:list>
      <text:p text:style-name="P122"/>
      <text:soft-page-break/>
      <text:h text:style-name="P123" text:outline-level="1">§ 5. Wystawa i nagrody</text:h>
      <text:list text:style-name="LFO18" text:continue-numbering="true">
        <text:list-item>
          <text:p text:style-name="P124">Laureaci Konkursu zostaną wyłonieni wyłącznie spośród prac zakwalifikowanych do wystawy pokonkursowej.</text:p>
        </text:list-item>
        <text:list-item>
          <text:p text:style-name="P125"><text:span text:style-name="T126">Wystawa odbędzie się w terminie:<text:s/></text:span><text:span text:style-name="T127">19.10.2026 r. – 31.12.2026 r.</text:span></text:p>
        </text:list-item>
      </text:list>
      <text:list text:style-name="LFO19" text:continue-numbering="true">
        <text:list-item>
          <text:p text:style-name="P128">Po zakończeniu wystawy autorzy zobowiązani są odebrać swoje prace w terminie:</text:p>
        </text:list-item>
      </text:list>
      <text:p text:style-name="Textbody"><text:span text:style-name="T129">do<text:s/></text:span><text:span text:style-name="T130">28.02.2027 r.</text:span></text:p>
      <text:list text:style-name="LFO20" text:continue-numbering="true">
        <text:list-item>
          <text:p text:style-name="P131">Organizator zastrzega sobie możliwość wykorzystania dokumentacji fotograficznej wystawy do celów promocyjnych i informacyjnych.</text:p>
        </text:list-item>
        <text:list-item>
          <text:p text:style-name="P132"><text:span text:style-name="T133">Organizator przewiduje następujące nagrody:</text:span></text:p>
        </text:list-item>
      </text:list>
      <text:p text:style-name="Textbody"><text:span text:style-name="T134">I nagroda – 1000 pln<text:s/></text:span><text:span text:style-name="T135"><text:line-break/>I wyróżnienie – 500 pln <text:s/></text:span><text:span text:style-name="T136"><text:line-break/>II wyróżnienie – 500 pln <text:s/></text:span></text:p>
      <text:list text:style-name="LFO21" text:continue-numbering="true">
        <text:list-item>
          <text:p text:style-name="P137">Organizator może przyznać również wyróżnienia.</text:p>
        </text:list-item>
      </text:list>
      <text:p text:style-name="P138"/>
      <text:h text:style-name="P139" text:outline-level="1">§ 6. Przetwarzanie danych osobowych</text:h>
      <text:list text:style-name="LFO22" text:continue-numbering="true">
        <text:list-item>
          <text:p text:style-name="P140">Administratorem danych osobowych uczestników Konkursu jest Uniwersytet Jana Długosza w Częstochowie z siedzibą przy ul. Waszyngtona 4/8, 42-217 Częstochowa.</text:p>
        </text:list-item>
        <text:list-item>
          <text:p text:style-name="P141">Dane osobowe będą przetwarzane wyłącznie w celu organizacji i przeprowadzenia Konkursu, wyłonienia laureatów oraz organizacji wystawy.</text:p>
        </text:list-item>
        <text:list-item>
          <text:p text:style-name="P142">Dane przetwarzane będą zgodnie z przepisami:</text:p>
        </text:list-item>
      </text:list>
      <text:list text:style-name="LFO23" text:continue-numbering="true">
        <text:list-item>
          <text:p text:style-name="P143">Rozporządzenia Parlamentu Europejskiego i Rady (UE) 2016/679 (RODO),</text:p>
        </text:list-item>
        <text:list-item>
          <text:p text:style-name="P144">ustawy z dnia 10 maja 2018 r. o ochronie danych osobowych.</text:p>
        </text:list-item>
      </text:list>
      <text:list text:style-name="LFO24" text:continue-numbering="true">
        <text:list-item>
          <text:p text:style-name="P145">Szczegółowe informacje dotyczące przetwarzania danych osobowych zawiera klauzula informacyjna stanowiąca załącznik nr 1 do Regulaminu.</text:p>
        </text:list-item>
      </text:list>
      <text:p text:style-name="P146"/>
      <text:h text:style-name="P147" text:outline-level="1">§ 7. Prawa autorskie</text:h>
      <text:list text:style-name="LFO25" text:continue-numbering="true">
        <text:list-item>
          <text:p text:style-name="P148">Uczestnik oświadcza, że zgłoszona praca stanowi jego własną twórczość i nie narusza praw osób trzecich. Uczestnik ponosi pełną odpowiedzialność za prawdziwość wskazanego powyżej oświadczenia i ewentualnie powstałe roszczenia osób trzecich wynikające z naruszenia ich praw.</text:p>
        </text:list-item>
        <text:list-item>
          <text:p text:style-name="P149">Autorskie prawa majątkowe do zgłoszonych prac pozostają przy ich autorach.</text:p>
        </text:list-item>
        <text:list-item>
          <text:p text:style-name="P150"><text:span text:style-name="T151">Z chwilą zgłoszenia pracy uczestnik udziela Organizatorowi<text:s/></text:span><text:span text:style-name="T152">nieodpłatnej, niewyłącznej licencji</text:span><text:span text:style-name="T153"><text:s/>na korzystanie z pracy wyłącznie w zakresie związanym z organizacją Konkursu, wystawy oraz promocją wydarzenia.</text:span></text:p>
        </text:list-item>
        <text:list-item>
          <text:p text:style-name="P154">Licencja obejmuje w szczególności:</text:p>
        </text:list-item>
      </text:list>
      <text:list text:style-name="LFO26" text:continue-numbering="true">
        <text:list-item>
          <text:p text:style-name="P155">publikację na stronach internetowych Organizatora,</text:p>
        </text:list-item>
        <text:list-item>
          <text:p text:style-name="P156">publikację w mediach społecznościowych,</text:p>
        </text:list-item>
        <text:list-item>
          <text:p text:style-name="P157">publikację w katalogach,</text:p>
        </text:list-item>
        <text:list-item>
          <text:p text:style-name="P158">prezentację podczas wystaw,</text:p>
        </text:list-item>
        <text:list-item>
          <text:p text:style-name="P159">wykorzystanie dokumentacji fotograficznej.</text:p>
        </text:list-item>
      </text:list>
      <text:list text:style-name="LFO27" text:continue-numbering="true">
        <text:list-item>
          <text:p text:style-name="P160">Każdorazowe wykorzystanie pracy będzie następowało z oznaczeniem autora, o ile będzie to technicznie możliwe.</text:p>
        </text:list-item>
        <text:list-item>
          <text:p text:style-name="P161">Organizator nie jest uprawniony do dokonywania zmian w pracy naruszających jej integralność.</text:p>
        </text:list-item>
      </text:list>
      <text:p text:style-name="P162"/>
      <text:h text:style-name="P163" text:outline-level="1">§ 8. Postanowienia końcowe</text:h>
      <text:list text:style-name="LFO28" text:continue-numbering="true">
        <text:list-item>
          <text:p text:style-name="P164">Zgłoszenie pracy do Konkursu jest równoznaczne z akceptacją niniejszego Regulaminu.</text:p>
        </text:list-item>
        <text:list-item>
          <text:p text:style-name="P165">Organizator zastrzega sobie prawo do zmian Regulaminu wynikających z konieczności organizacyjnych lub zmian przepisów prawa.</text:p>
        </text:list-item>
        <text:list-item>
          <text:p text:style-name="P166">Organizator może odwołać Konkurs z ważnych przyczyn.</text:p>
        </text:list-item>
        <text:list-item>
          <text:p text:style-name="P167">W sprawach nieuregulowanych niniejszym Regulaminem decyzje podejmuje Organizator.</text:p>
        </text:list-item>
        <text:list-item>
          <text:p text:style-name="P168">Regulamin zostaje opublikowany na stronie internetowej Uniwersytetu Jana Długosza w Częstochowie.</text:p>
        </text:list-item>
      </text:list>
      <text:p text:style-name="P169"/>
      <text:h text:style-name="P170" text:outline-level="1">Załączniki:</text:h>
      <text:p text:style-name="Textbody"/>
      <text:p text:style-name="Textbody"><text:span text:style-name="T171">Załącznik nr 1</text:span><text:span text:style-name="T172"><text:s/>– Formularz zgłoszeniowy wraz z klauzulą informacyjną RODO.</text:span></text:p>
      <text:p text:style-name="Textbody"><text:span text:style-name="T173">Załącznik nr 2</text:span><text:span text:style-name="T174"><text:s/>– Oświadczenie o autorstwie pracy i posiadaniu praw autorskich.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style:font-name="Liberation Serif" style:font-name-asian="NSimSun" style:font-name-complex="Liberation Serif" fo:font-weight="bold" style:font-weight-asian="bold" style:font-weight-complex="bold" fo:font-size="24pt" style:font-size-asian="24pt" style:font-size-complex="24pt" fo:hyphenate="fals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 fo:margin-bottom="0in"/>
      <style:text-properties style:font-name="Liberation Serif" style:font-name-asian="NSimSun" style:font-name-complex="Liberation Serif" fo:font-weight="bold" style:font-weight-asian="bold" style:font-weight-complex="bold" fo:font-size="18pt" style:font-size-asian="18pt" style:font-size-complex="18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style:font-name-complex="Mangal"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style:font-name-complex="Mangal" fo:font-size="10pt" style:font-size-asian="10pt" style:font-size-complex="9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style:font-name-complex="Mangal" fo:font-weight="bold" style:font-weight-asian="bold" style:font-weight-complex="bold" fo:font-size="10pt" style:font-size-asian="10pt" style:font-size-complex="9pt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5LVL1" style:family="text">
      <style:text-properties style:font-name="OpenSymbol" style:font-name-asian="OpenSymbol" style:font-name-complex="OpenSymbol"/>
    </style:style>
    <style:style style:name="WW_CharLFO15LVL2" style:family="text">
      <style:text-properties style:font-name="OpenSymbol" style:font-name-asian="OpenSymbol" style:font-name-complex="OpenSymbol"/>
    </style:style>
    <style:style style:name="WW_CharLFO15LVL3" style:family="text">
      <style:text-properties style:font-name="OpenSymbol" style:font-name-asian="OpenSymbol" style:font-name-complex="OpenSymbol"/>
    </style:style>
    <style:style style:name="WW_CharLFO15LVL4" style:family="text">
      <style:text-properties style:font-name="OpenSymbol" style:font-name-asian="OpenSymbol" style:font-name-complex="OpenSymbol"/>
    </style:style>
    <style:style style:name="WW_CharLFO15LVL5" style:family="text">
      <style:text-properties style:font-name="OpenSymbol" style:font-name-asian="OpenSymbol" style:font-name-complex="OpenSymbol"/>
    </style:style>
    <style:style style:name="WW_CharLFO15LVL6" style:family="text">
      <style:text-properties style:font-name="OpenSymbol" style:font-name-asian="OpenSymbol" style:font-name-complex="OpenSymbol"/>
    </style:style>
    <style:style style:name="WW_CharLFO15LVL7" style:family="text">
      <style:text-properties style:font-name="OpenSymbol" style:font-name-asian="OpenSymbol" style:font-name-complex="OpenSymbol"/>
    </style:style>
    <style:style style:name="WW_CharLFO15LVL8" style:family="text">
      <style:text-properties style:font-name="OpenSymbol" style:font-name-asian="OpenSymbol" style:font-name-complex="OpenSymbol"/>
    </style:style>
    <style:style style:name="WW_CharLFO15LVL9" style:family="text">
      <style:text-properties style:font-name="OpenSymbol" style:font-name-asian="OpenSymbol" style:font-name-complex="OpenSymbol"/>
    </style:style>
    <style:style style:name="WW_CharLFO23LVL1" style:family="text">
      <style:text-properties style:font-name="OpenSymbol" style:font-name-asian="OpenSymbol" style:font-name-complex="OpenSymbol"/>
    </style:style>
    <style:style style:name="WW_CharLFO23LVL2" style:family="text">
      <style:text-properties style:font-name="OpenSymbol" style:font-name-asian="OpenSymbol" style:font-name-complex="OpenSymbol"/>
    </style:style>
    <style:style style:name="WW_CharLFO23LVL3" style:family="text">
      <style:text-properties style:font-name="OpenSymbol" style:font-name-asian="OpenSymbol" style:font-name-complex="OpenSymbol"/>
    </style:style>
    <style:style style:name="WW_CharLFO23LVL4" style:family="text">
      <style:text-properties style:font-name="OpenSymbol" style:font-name-asian="OpenSymbol" style:font-name-complex="OpenSymbol"/>
    </style:style>
    <style:style style:name="WW_CharLFO23LVL5" style:family="text">
      <style:text-properties style:font-name="OpenSymbol" style:font-name-asian="OpenSymbol" style:font-name-complex="OpenSymbol"/>
    </style:style>
    <style:style style:name="WW_CharLFO23LVL6" style:family="text">
      <style:text-properties style:font-name="OpenSymbol" style:font-name-asian="OpenSymbol" style:font-name-complex="OpenSymbol"/>
    </style:style>
    <style:style style:name="WW_CharLFO23LVL7" style:family="text">
      <style:text-properties style:font-name="OpenSymbol" style:font-name-asian="OpenSymbol" style:font-name-complex="OpenSymbol"/>
    </style:style>
    <style:style style:name="WW_CharLFO23LVL8" style:family="text">
      <style:text-properties style:font-name="OpenSymbol" style:font-name-asian="OpenSymbol" style:font-name-complex="OpenSymbol"/>
    </style:style>
    <style:style style:name="WW_CharLFO23LVL9" style:family="text">
      <style:text-properties style:font-name="OpenSymbol" style:font-name-asian="OpenSymbol" style:font-name-complex="OpenSymbol"/>
    </style:style>
    <style:style style:name="WW_CharLFO26LVL1" style:family="text">
      <style:text-properties style:font-name="OpenSymbol" style:font-name-asian="OpenSymbol" style:font-name-complex="OpenSymbol"/>
    </style:style>
    <style:style style:name="WW_CharLFO26LVL2" style:family="text">
      <style:text-properties style:font-name="OpenSymbol" style:font-name-asian="OpenSymbol" style:font-name-complex="OpenSymbol"/>
    </style:style>
    <style:style style:name="WW_CharLFO26LVL3" style:family="text">
      <style:text-properties style:font-name="OpenSymbol" style:font-name-asian="OpenSymbol" style:font-name-complex="OpenSymbol"/>
    </style:style>
    <style:style style:name="WW_CharLFO26LVL4" style:family="text">
      <style:text-properties style:font-name="OpenSymbol" style:font-name-asian="OpenSymbol" style:font-name-complex="OpenSymbol"/>
    </style:style>
    <style:style style:name="WW_CharLFO26LVL5" style:family="text">
      <style:text-properties style:font-name="OpenSymbol" style:font-name-asian="OpenSymbol" style:font-name-complex="OpenSymbol"/>
    </style:style>
    <style:style style:name="WW_CharLFO26LVL6" style:family="text">
      <style:text-properties style:font-name="OpenSymbol" style:font-name-asian="OpenSymbol" style:font-name-complex="OpenSymbol"/>
    </style:style>
    <style:style style:name="WW_CharLFO26LVL7" style:family="text">
      <style:text-properties style:font-name="OpenSymbol" style:font-name-asian="OpenSymbol" style:font-name-complex="OpenSymbol"/>
    </style:style>
    <style:style style:name="WW_CharLFO26LVL8" style:family="text">
      <style:text-properties style:font-name="OpenSymbol" style:font-name-asian="OpenSymbol" style:font-name-complex="OpenSymbol"/>
    </style:style>
    <style:style style:name="WW_CharLFO26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4">
      <text:list-level-style-number text:level="1" style:num-suffix="." style:num-list-format-name="NLF0" style:num-format="1" text:start-value="3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6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7">
      <text:list-level-style-bullet text:level="1" text:style-name="WW_CharLFO7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7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7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7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7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7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7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9">
      <text:list-level-style-bullet text:level="1" text:style-name="WW_CharLFO9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9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9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9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9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9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9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10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1">
      <text:list-level-style-number text:level="1" style:num-suffix="." style:num-list-format-name="NLF0" style:num-format="1" text:start-value="6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3">
      <text:list-level-style-number text:level="1" style:num-suffix="." style:num-list-format-name="NLF0" style:num-format="1" text:start-value="2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4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5">
      <text:list-level-style-bullet text:level="1" text:style-name="WW_CharLFO15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15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15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15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15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15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15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15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15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16">
      <text:list-level-style-number text:level="1" style:num-suffix="." style:num-list-format-name="NLF0" style:num-format="1" text:start-value="7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7">
      <text:list-level-style-number text:level="1" style:num-suffix="." style:num-list-format-name="NLF0" style:num-format="1" text:start-value="8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19">
      <text:list-level-style-number text:level="1" style:num-suffix="." style:num-list-format-name="NLF0" style:num-format="1" text:start-value="3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0">
      <text:list-level-style-number text:level="1" style:num-suffix="." style:num-list-format-name="NLF0" style:num-format="1" text:start-value="4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1">
      <text:list-level-style-number text:level="1" style:num-suffix="." style:num-list-format-name="NLF0" style:num-format="1" text:start-value="6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3">
      <text:list-level-style-bullet text:level="1" text:style-name="WW_CharLFO23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2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24">
      <text:list-level-style-number text:level="1" style:num-suffix="." style:num-list-format-name="NLF0" style:num-format="1" text:start-value="4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6">
      <text:list-level-style-bullet text:level="1" text:style-name="WW_CharLFO26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26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6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6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6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6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6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6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6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27">
      <text:list-level-style-number text:level="1" style:num-suffix="." style:num-list-format-name="NLF0" style:num-format="1" text:start-value="5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list-format-name="NLF0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list-format-name="NLF0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list-format-name="NLF0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list-format-name="NLF0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list-format-name="NLF0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list-format-name="NLF0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list-format-name="NLF0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.okwiet</meta:initial-creator>
    <dc:creator>aszewczyk</dc:creator>
    <meta:creation-date>2026-08-19T07:34:00Z</meta:creation-date>
    <dc:date>2026-08-20T06:51:00Z</dc:date>
    <meta:print-date>2026-08-18T10:55:00Z</meta:print-date>
    <meta:template xlink:href="Normal" xlink:type="simple"/>
    <meta:editing-cycles>5</meta:editing-cycles>
    <meta:editing-duration>PT780S</meta:editing-duration>
    <meta:document-statistic meta:page-count="5" meta:paragraph-count="13" meta:word-count="937" meta:character-count="6551" meta:row-count="46" meta:non-whitespace-character-count="5627"/>
  </office:meta>
</office:document-meta>
</file>